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07B000000741DD1519C.png"/>
  <manifest:file-entry manifest:media-type="image/jpeg" manifest:full-path="Pictures/10000000000005E2000001E12FD830AA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.52cm" fo:margin-right="0cm" fo:line-height="100%" fo:text-indent="0cm" style:auto-text-indent="false"/>
    </style:style>
    <style:style style:name="P2" style:family="paragraph" style:parent-style-name="Standard">
      <style:paragraph-properties fo:margin-left="0.247cm" fo:margin-right="0.256cm" fo:margin-top="0cm" fo:margin-bottom="0cm" fo:line-height="100%" fo:text-align="start" style:justify-single-word="false" fo:text-indent="0cm" style:auto-text-indent="false"/>
    </style:style>
    <style:style style:name="P3" style:family="paragraph" style:parent-style-name="Standard">
      <style:paragraph-properties fo:margin-left="0.247cm" fo:margin-right="4.143cm" fo:margin-top="0.035cm" fo:margin-bottom="0cm" fo:line-height="105%" fo:text-align="start" style:justify-single-word="false" fo:text-indent="-0.026cm" style:auto-text-indent="false"/>
    </style:style>
    <style:style style:name="P4" style:family="paragraph" style:parent-style-name="Standard">
      <style:paragraph-properties fo:margin-left="8.798cm" fo:margin-right="0cm" fo:margin-top="0cm" fo:margin-bottom="0cm" fo:line-height="0.249cm" fo:text-align="start" style:justify-single-word="false" fo:text-indent="0cm" style:auto-text-indent="false"/>
    </style:style>
    <style:style style:name="P5" style:family="paragraph" style:parent-style-name="Standard">
      <style:paragraph-properties fo:margin-left="8.798cm" fo:margin-right="5.985cm" fo:margin-top="0.005cm" fo:margin-bottom="0cm" fo:line-height="95%" fo:text-align="start" style:justify-single-word="false" fo:text-indent="0cm" style:auto-text-indent="false"/>
    </style:style>
    <style:style style:name="P6" style:family="paragraph" style:parent-style-name="Text_20_body">
      <style:text-properties fo:font-weight="bold" style:font-weight-asian="bold"/>
    </style:style>
    <style:style style:name="P7" style:family="paragraph" style:parent-style-name="Text_20_body">
      <style:paragraph-properties fo:margin-top="0.349cm" fo:margin-bottom="0cm"/>
      <style:text-properties fo:font-size="10pt" style:font-size-asian="10pt"/>
    </style:style>
    <style:style style:name="P8" style:family="paragraph" style:parent-style-name="Text_20_body">
      <style:paragraph-properties fo:margin-left="14.025cm" fo:margin-right="0.965cm" style:line-height-at-least="0.953cm" fo:text-align="end" style:justify-single-word="false" fo:text-indent="-13.804cm" style:auto-text-indent="false">
        <style:tab-stops>
          <style:tab-stop style:position="11.252cm"/>
        </style:tab-stops>
      </style:paragraph-properties>
    </style:style>
    <style:style style:name="P9" style:family="paragraph" style:parent-style-name="Text_20_body">
      <style:paragraph-properties fo:margin-left="12.67cm" fo:margin-right="0.923cm" fo:line-height="103%" fo:text-align="end" style:justify-single-word="false" fo:text-indent="-0.55cm" style:auto-text-indent="false"/>
    </style:style>
    <style:style style:name="P10" style:family="paragraph" style:parent-style-name="Text_20_body">
      <style:paragraph-properties fo:margin-left="0cm" fo:margin-right="0.919cm" fo:text-align="end" style:justify-single-word="false" fo:text-indent="0cm" style:auto-text-indent="false"/>
    </style:style>
    <style:style style:name="P11" style:family="paragraph" style:parent-style-name="Text_20_body">
      <style:paragraph-properties fo:margin-top="0.007cm" fo:margin-bottom="0cm"/>
    </style:style>
    <style:style style:name="P12" style:family="paragraph" style:parent-style-name="Text_20_body">
      <style:paragraph-properties fo:margin-left="0.222cm" fo:margin-right="0cm" fo:text-indent="0cm" style:auto-text-indent="false"/>
    </style:style>
    <style:style style:name="P13" style:family="paragraph" style:parent-style-name="Text_20_body">
      <style:paragraph-properties fo:margin-top="0.071cm" fo:margin-bottom="0cm"/>
    </style:style>
    <style:style style:name="P14" style:family="paragraph" style:parent-style-name="Text_20_body">
      <style:paragraph-properties fo:margin-left="0.247cm" fo:margin-right="0cm" fo:margin-top="0.004cm" fo:margin-bottom="0cm" fo:line-height="108%" fo:text-indent="0cm" style:auto-text-indent="false"/>
    </style:style>
    <style:style style:name="P15" style:family="paragraph" style:parent-style-name="Text_20_body">
      <style:paragraph-properties fo:margin-top="0.111cm" fo:margin-bottom="0cm"/>
      <style:text-properties fo:font-weight="bold" style:font-weight-asian="bold"/>
    </style:style>
    <style:style style:name="P16" style:family="paragraph" style:parent-style-name="Text_20_body">
      <style:paragraph-properties fo:margin-left="8.246cm" fo:margin-right="4.143cm" fo:line-height="113%" fo:text-indent="0.49cm" style:auto-text-indent="false"/>
    </style:style>
    <style:style style:name="P17" style:family="paragraph" style:parent-style-name="Text_20_body">
      <style:paragraph-properties fo:margin-left="7.142cm" fo:margin-right="0cm" fo:text-indent="0cm" style:auto-text-indent="false"/>
    </style:style>
    <style:style style:name="P18" style:family="paragraph">
      <style:paragraph-properties fo:text-align="center"/>
      <style:text-properties fo:font-size="18pt"/>
    </style:style>
    <style:style style:name="T1" style:family="text">
      <style:text-properties fo:letter-spacing="-0.016cm"/>
    </style:style>
    <style:style style:name="T2" style:family="text">
      <style:text-properties fo:letter-spacing="-0.018cm"/>
    </style:style>
    <style:style style:name="T3" style:family="text">
      <style:text-properties fo:letter-spacing="-0.009cm"/>
    </style:style>
    <style:style style:name="T4" style:family="text">
      <style:text-properties fo:letter-spacing="-0.004cm"/>
    </style:style>
    <style:style style:name="T5" style:family="text">
      <style:text-properties fo:letter-spacing="-0.014cm"/>
    </style:style>
    <style:style style:name="T6" style:family="text">
      <style:text-properties fo:letter-spacing="-0.011cm"/>
    </style:style>
    <style:style style:name="T7" style:family="text">
      <style:text-properties fo:letter-spacing="-0.011cm" fo:font-weight="bold" style:font-weight-asian="bold"/>
    </style:style>
    <style:style style:name="T8" style:family="text">
      <style:text-properties fo:letter-spacing="-0.007cm"/>
    </style:style>
    <style:style style:name="T9" style:family="text">
      <style:text-properties fo:letter-spacing="-0.005cm"/>
    </style:style>
    <style:style style:name="T10" style:family="text">
      <style:text-properties fo:letter-spacing="-0.002cm"/>
    </style:style>
    <style:style style:name="T11" style:family="text">
      <style:text-properties fo:font-weight="bold" style:font-weight-asian="bold"/>
    </style:style>
    <style:style style:name="T12" style:family="text">
      <style:text-properties fo:letter-spacing="-0.012cm"/>
    </style:style>
    <style:style style:name="T13" style:family="text">
      <style:text-properties fo:font-size="11pt" style:font-size-asian="11pt"/>
    </style:style>
    <style:style style:name="T14" style:family="text">
      <style:text-properties fo:font-size="11pt" style:font-size-asian="11pt" style:font-size-complex="11pt"/>
    </style:style>
    <style:style style:name="T15" style:family="text">
      <style:text-properties fo:font-size="11pt" fo:letter-spacing="-0.004cm" style:font-size-asian="11pt"/>
    </style:style>
    <style:style style:name="T16" style:family="text">
      <style:text-properties fo:font-size="11pt" fo:letter-spacing="-0.004cm" style:font-size-asian="11pt" style:font-size-complex="11pt"/>
    </style:style>
    <style:style style:name="T17" style:family="text">
      <style:text-properties fo:font-size="11pt" fo:letter-spacing="-0.007cm" style:font-size-asian="11pt"/>
    </style:style>
    <style:style style:name="T18" style:family="text">
      <style:text-properties fo:font-size="11pt" fo:letter-spacing="0.071cm" style:font-size-asian="11pt"/>
    </style:style>
    <style:style style:name="T19" style:family="text">
      <style:text-properties fo:font-size="11pt" fo:letter-spacing="-0.005cm" style:font-size-asian="11pt"/>
    </style:style>
    <style:style style:name="T20" style:family="text">
      <style:text-properties fo:font-size="11pt" fo:letter-spacing="-0.005cm" style:font-size-asian="11pt" style:font-size-complex="11pt"/>
    </style:style>
    <style:style style:name="T21" style:family="text">
      <style:text-properties fo:font-size="11pt" fo:letter-spacing="-0.005cm" fo:font-style="italic" fo:font-weight="bold" style:font-size-asian="11pt" style:font-style-asian="italic" style:font-weight-asian="bold"/>
    </style:style>
    <style:style style:name="T22" style:family="text">
      <style:text-properties fo:font-size="11pt" fo:letter-spacing="-0.002cm" style:font-size-asian="11pt"/>
    </style:style>
    <style:style style:name="T23" style:family="text">
      <style:text-properties fo:font-size="11pt" fo:letter-spacing="-0.002cm" style:font-size-asian="11pt" style:font-size-complex="11pt"/>
    </style:style>
    <style:style style:name="T24" style:family="text">
      <style:text-properties fo:font-size="11pt" fo:font-style="italic" fo:font-weight="bold" style:font-size-asian="11pt" style:font-style-asian="italic" style:font-weight-asian="bold"/>
    </style:style>
    <style:style style:name="T25" style:family="text">
      <style:text-properties fo:font-size="11pt" fo:letter-spacing="-0.011cm" style:font-size-asian="11pt"/>
    </style:style>
    <style:style style:name="T26" style:family="text">
      <style:text-properties fo:font-size="11pt" fo:letter-spacing="-0.011cm" style:text-underline-style="solid" style:text-underline-width="auto" style:text-underline-color="font-color" fo:font-weight="bold" style:font-size-asian="11pt" style:font-weight-asian="bold"/>
    </style:style>
    <style:style style:name="T27" style:family="text">
      <style:text-properties fo:font-size="11pt" fo:letter-spacing="-0.009cm" style:font-size-asian="11pt"/>
    </style:style>
    <style:style style:name="T28" style:family="text">
      <style:text-properties fo:font-size="11pt" fo:letter-spacing="-0.009cm" style:text-underline-style="solid" style:text-underline-width="auto" style:text-underline-color="font-color" fo:font-weight="bold" style:font-size-asian="11pt" style:font-weight-asian="bold"/>
    </style:style>
    <style:style style:name="T29" style:family="text">
      <style:text-properties fo:font-size="11pt" style:text-underline-style="solid" style:text-underline-width="auto" style:text-underline-color="font-color" fo:font-weight="bold" style:font-size-asian="11pt" style:font-weight-asian="bold"/>
    </style:style>
    <style:style style:name="T30" style:family="text">
      <style:text-properties fo:font-size="11pt" fo:font-weight="bold" style:font-size-asian="11pt" style:font-weight-asian="bold"/>
    </style:style>
    <style:style style:name="T31" style:family="text">
      <style:text-properties fo:font-size="11pt" fo:font-weight="bold" style:font-size-asian="11pt" style:font-weight-asian="bold" style:font-size-complex="11pt"/>
    </style:style>
    <style:style style:name="T32" style:family="text">
      <style:text-properties fo:letter-spacing="0.071cm"/>
    </style:style>
    <style:style style:name="T33" style:family="text">
      <style:text-properties fo:letter-spacing="-0.025cm"/>
    </style:style>
    <style:style style:name="T34" style:family="text">
      <style:text-properties style:font-name="Tahoma" fo:font-size="6pt" style:font-size-asian="6pt"/>
    </style:style>
    <style:style style:name="T35" style:family="text">
      <style:text-properties style:font-name="Tahoma" fo:font-size="6pt" fo:letter-spacing="-0.005cm" style:font-size-asian="6pt"/>
    </style:style>
    <style:style style:name="T36" style:family="text">
      <style:text-properties style:font-name="Tahoma" fo:font-size="6pt" fo:letter-spacing="-0.009cm" style:font-size-asian="6pt"/>
    </style:style>
    <style:style style:name="T37" style:family="text">
      <style:text-properties style:font-name="Tahoma" fo:font-size="6pt" fo:letter-spacing="0.071cm" style:font-size-asian="6pt"/>
    </style:style>
    <style:style style:name="T38" style:family="text">
      <style:text-properties style:font-name="Tahoma" fo:font-size="6pt" fo:letter-spacing="-0.018cm" style:font-size-asian="6pt"/>
    </style:style>
    <style:style style:name="T39" style:family="text">
      <style:text-properties style:font-name="Tahoma" fo:font-size="6pt" fo:letter-spacing="-0.016cm" style:font-size-asian="6pt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1" draw:z-index="1" draw:name="Image 5" draw:style-name="gr1" draw:text-style-name="P18" svg:width="1.084cm" svg:height="1.022cm" svg:x="0cm" svg:y="0cm">
        <draw:image xlink:href="Pictures/100002010000007B000000741DD1519C.png" xlink:type="simple" xlink:show="embed" xlink:actuate="onLoad">
          <text:p/>
        </draw:image>
      </draw:frame>
      <text:section text:style-name="Sect1" text:name="TextSection">
        <text:p text:style-name="P7"/>
        <text:p text:style-name="P1"><draw:frame draw:style-name="fr1" draw:name="1" text:anchor-type="as-char" svg:width="16.734cm" svg:height="5.345cm" draw:z-index="0"><draw:image xlink:href="Pictures/10000000000005E2000001E12FD830AA.jpg" xlink:type="simple" xlink:show="embed" xlink:actuate="onLoad"/></draw:frame></text:p>
        <text:p text:style-name="P8">Comunicazione n. 269<text:tab/>San<text:span text:style-name="T1"> </text:span>Nicola<text:span text:style-name="T1"> </text:span>La<text:span text:style-name="T1"> </text:span>Strada<text:span text:style-name="T2"> </text:span>27/05//2026 A<text:span text:style-name="T3"> </text:span>tutti i <text:span text:style-name="T4">docenti</text:span></text:p>
        <text:p text:style-name="P9">A<text:span text:style-name="T5"> </text:span>tutti<text:span text:style-name="T6"> </text:span>i<text:span text:style-name="T6"> </text:span>genitori<text:span text:style-name="T6"> </text:span>degli<text:span text:style-name="T1"> </text:span>alunni A<text:span text:style-name="T8"> </text:span>tutto<text:span text:style-name="T9"> </text:span>il<text:span text:style-name="T4"> </text:span>Personale<text:span text:style-name="T4"> </text:span><text:span text:style-name="T3">ATA</text:span></text:p>
        <text:p text:style-name="P10">Al<text:span text:style-name="T10"> </text:span>sito<text:span text:style-name="T10"> </text:span><text:span text:style-name="T3">web</text:span></text:p>
        <text:p text:style-name="Text_20_body"/>
        <text:p text:style-name="Text_20_body"/>
        <text:p text:style-name="Text_20_body"/>
        <text:p text:style-name="P11"/>
        <text:p text:style-name="P12"><text:span text:style-name="T11">OGGETTO:</text:span><text:span text:style-name="T7"> </text:span>chiusura<text:span text:style-name="T12"> </text:span>plessi<text:span text:style-name="T6"> </text:span>ELEZIONI<text:span text:style-name="T12"> </text:span>AMMINISTRATIVE<text:span text:style-name="T3"> </text:span>–OPERAZIONI<text:span text:style-name="T3"> </text:span>DI<text:span text:style-name="T1"> </text:span><text:span text:style-name="T4">BALLOTTAGGIO</text:span></text:p>
        <text:p text:style-name="Text_20_body"/>
        <text:p text:style-name="P13"/>
        <text:p text:style-name="P2"><text:span text:style-name="T13">In riferimento all’oggetto, si comunica che il plesso di viale Italia (scuola secondaria di primo grado Giuseppe</text:span><text:span text:style-name="T15"> </text:span><text:span text:style-name="T13">Mazzini)</text:span><text:span text:style-name="T15"> </text:span><text:span text:style-name="T13">e</text:span><text:span text:style-name="T15"> </text:span><text:span text:style-name="T13">viale</text:span><text:span text:style-name="T17"> </text:span><text:span text:style-name="T13">Europa</text:span><text:span text:style-name="T17"> </text:span><text:span text:style-name="T13">(scuola</text:span><text:span text:style-name="T15"> </text:span><text:span text:style-name="T13">primaria Nicholas</text:span><text:span text:style-name="T15"> </text:span><text:span text:style-name="T13">Green)</text:span><text:span text:style-name="T17"> </text:span><text:span text:style-name="T13">saranno</text:span><text:span text:style-name="T18"> </text:span><text:span text:style-name="T13">sede</text:span><text:span text:style-name="T15"> </text:span><text:span text:style-name="T13">elettorale</text:span><text:span text:style-name="T19"> </text:span><text:span text:style-name="T13">per</text:span><text:span text:style-name="T17"> </text:span><text:span text:style-name="T13">le</text:span><text:span text:style-name="T17"> </text:span><text:span text:style-name="T13">operazioni di ballottaggio , a partire</text:span><text:span text:style-name="T18"> </text:span><text:span text:style-name="T31">dalle ore 13:00 di venerdì 05 giugno 2026 sino all’intera giornata di martedì 09 giugno 2026 compreso</text:span><text:span text:style-name="T14">.</text:span></text:p>
        <text:p text:style-name="P14"><text:span text:style-name="T14">Si</text:span><text:span text:style-name="T16"> </text:span><text:span text:style-name="T14">precisa</text:span><text:span text:style-name="T16"> </text:span><text:span text:style-name="T14">che</text:span><text:span text:style-name="T20"> </text:span><text:span text:style-name="T14">Venerdì</text:span><text:span text:style-name="T23"> </text:span><text:span text:style-name="T14">5</text:span><text:span text:style-name="T16"> </text:span><text:span text:style-name="T14">giugno</text:span><text:span text:style-name="T16"> </text:span><text:span text:style-name="T14">p.v.</text:span><text:span text:style-name="T23"> </text:span><text:span text:style-name="T14">le</text:span><text:span text:style-name="T16"> </text:span>attività<text:span text:style-name="T4"> </text:span>scolastiche<text:span text:style-name="T4"> </text:span>termineranno<text:span text:style-name="T8"> </text:span>alle<text:span text:style-name="T4"> </text:span>ore<text:span text:style-name="T4"> </text:span>13.00<text:span text:style-name="T4"> </text:span>e<text:span text:style-name="T4"> </text:span>che<text:span text:style-name="T32"> </text:span>gli<text:span text:style-name="T8"> </text:span>alunni<text:span text:style-name="T10"> </text:span>delle classi della scuola primaria<text:span text:style-name="T32"> </text:span>a tempo pieno non usufruiranno del servizio mensa.</text:p>
        <text:p text:style-name="P3"><text:span text:style-name="T13">Nel</text:span><text:span text:style-name="T15"> </text:span><text:span text:style-name="T13">plesso</text:span><text:span text:style-name="T19"> </text:span><text:span text:style-name="T13">di</text:span><text:span text:style-name="T22"> </text:span><text:span text:style-name="T24">via</text:span><text:span text:style-name="T21"> </text:span><text:span text:style-name="T24">Milano</text:span><text:span text:style-name="T13">,</text:span><text:span text:style-name="T25"> </text:span><text:span text:style-name="T13">tutte</text:span><text:span text:style-name="T19"> </text:span><text:span text:style-name="T13">le</text:span><text:span text:style-name="T27"> </text:span><text:span text:style-name="T13">attività</text:span><text:span text:style-name="T19"> </text:span><text:span text:style-name="T13">didattiche</text:span><text:span text:style-name="T22"> </text:span><text:span text:style-name="T29">si</text:span><text:span text:style-name="T28"> </text:span><text:span text:style-name="T29">svolgeranno </text:span><text:span text:style-name="T26">r</text:span><text:span text:style-name="T29">egolarmente</text:span><text:span text:style-name="T30"> in quanto non è sede elettorale.</text:span></text:p>
        <text:p text:style-name="P6"/>
        <text:p text:style-name="P6"/>
        <text:p text:style-name="P15"/>
        <text:p text:style-name="P16">Il<text:span text:style-name="T33"> </text:span>Dirigente<text:span text:style-name="T33"> </text:span>Scolastico Prof.ssa Patrizia Merola</text:p>
        <text:p text:style-name="P17">Documento<text:span text:style-name="T3"> </text:span>firmato<text:span text:style-name="T8"> </text:span>digitalmente<text:span text:style-name="T8"> </text:span>ai<text:span text:style-name="T8"> </text:span>sensi<text:span text:style-name="T9"> </text:span>del<text:span text:style-name="T9"> </text:span><text:span text:style-name="T3">CAD</text:span></text:p>
        <text:p text:style-name="P4"><text:span text:style-name="T34">Firmato</text:span><text:span text:style-name="T35"> </text:span><text:span text:style-name="T36">da:</text:span><draw:frame draw:style-name="fr2" draw:name="2" text:anchor-type="char" svg:x="9.437cm" svg:y="0.071cm" svg:width="1.083cm" svg:height="1.021cm" draw:z-index="2"><draw:image xlink:href="Pictures/100002010000007B000000741DD1519C.png" xlink:type="simple" xlink:show="embed" xlink:actuate="onLoad"/></draw:frame></text:p>
        <text:p text:style-name="P5"><text:span text:style-name="T34">Il Dirigente Scolastico</text:span><text:span text:style-name="T37"> </text:span><text:span text:style-name="T34">Prof.ssa</text:span><text:span text:style-name="T38"> </text:span><text:span text:style-name="T34">Patrizia</text:span><text:span text:style-name="T39"> </text:span><text:span text:style-name="T34">Merola</text:span><text:span text:style-name="T37"> </text:span><text:span text:style-name="T34">27/05/2026</text:span><text:span text:style-name="T38"> </text:span><text:span text:style-name="T34">13:08:29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left="0cm" fo:margin-right="0cm" fo:margin-top="0cm" fo:margin-bottom="0cm" fo:line-height="100%" fo:text-align="start" style:justify-single-word="false" fo:orphans="0" fo:widows="0" fo:hyphenation-ladder-count="no-limit" fo:text-indent="0cm" style:auto-text-indent="false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Times New Roman" fo:language="it" fo:country="IT" style:font-name-asian="Times New Roman1" style:language-asian="en" style:country-asian="US" style:font-name-complex="Times New Roman1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default-outline-level="" style:list-style-name="" style:class="text">
      <style:text-properties style:font-name="Times New Roman" fo:font-size="11pt" fo:language="it" fo:country="IT" style:font-name-asian="Times New Roman1" style:font-size-asian="11pt" style:language-asian="en" style:country-asian="US" style:font-name-complex="Times New Roman1" style:font-size-complex="11pt" style:language-complex="ar" style:country-complex="SA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left="0.247cm" fo:margin-right="0cm" fo:line-height="0.485cm" fo:text-indent="0cm" style:auto-text-indent="false"/>
      <style:text-properties style:font-name="Times New Roman" fo:font-size="12pt" fo:language="it" fo:country="IT" style:font-name-asian="Times New Roman1" style:font-size-asian="12pt" style:language-asian="en" style:country-asian="US" style:font-name-complex="Times New Roman1" style:font-size-complex="12pt" style:language-complex="ar" style:country-complex="SA"/>
    </style:style>
    <style:style style:name="List_20_Paragraph" style:display-name="List Paragraph" style:family="paragraph" style:parent-style-name="Standard" style:default-outline-level="" style:list-style-name="">
      <style:text-properties fo:language="it" fo:country="IT" style:language-asian="en" style:country-asian="US" style:language-complex="ar" style:country-complex="SA"/>
    </style:style>
    <style:style style:name="Table_20_Paragraph" style:display-name="Table Paragraph" style:family="paragraph" style:parent-style-name="Standard" style:default-outline-level="" style:list-style-name="">
      <style:text-properties fo:language="it" fo:country="IT" style:language-asian="en" style:country-asian="US" style:language-complex="ar" style:country-complex="SA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residenza1</meta:initial-creator>
    <meta:creation-date>2026-05-28T10:59:31</meta:creation-date>
    <dc:date>2026-05-28T13:07:33.29</dc:date>
    <meta:editing-duration>PT44S</meta:editing-duration>
    <meta:generator>OpenOffice/4.1.6$Win32 OpenOffice.org_project/416m1$Build-9790</meta:generator>
    <dc:creator>bhh hhh</dc:creator>
    <meta:document-statistic meta:table-count="0" meta:image-count="2" meta:object-count="0" meta:page-count="1" meta:paragraph-count="12" meta:word-count="159" meta:character-count="1037"/>
    <meta:editing-cycles>1</meta:editing-cycles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